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04_20233c3d"/><text:bookmark-start text:name="__RefHeading___semaine_03_04_2023_3c_3d_1"/><text:bookmark-start text:name="semaine_03_04_2023_3c_3d"/>Semaine 03/04/2023 3C 3D<text:bookmark-end text:name="__RefHeading___semaine_03_04_2023_3c_3d_1"/><text:bookmark-end text:name="semaine_03_04_2023_3c_3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9 p 41</text:span></text:p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p text:style-name="Text_20_body"><text:span text:style-name="Strong_20_Emphasis">Exercice 12 p 41</text:span></text:p>
      <text:p text:style-name="Text_20_body">a. On observe un précipité blanc</text:p>
      <text:p text:style-name="Text_20_body">b. On ne peut donc pas utiliser ce test pour identifier l'ion aluminium puisqu'on obtient un précipité blanc dans les 2 cas.</text:p>
      <text:p text:style-name="Text_20_body"><text:span text:style-name="Strong_20_Emphasis">Exercice 13 p 42</text:span></text:p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7:48</meta:creation-date>
    <dc:creator>Generated</dc:creator>
    <dc:date>2026-08-10T14::17:48</dc:date>
    <dc:language>en-US</dc:language>
    <meta:editing-cycles>1</meta:editing-cycles>
    <meta:editing-duration>PT0S</meta:editing-duration>
    <dc:title>3eme:semaine_du_03_04_20233c3d</dc:title>
  </office:meta>
</office:document-meta>
</file>