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564682acfe0efc6cc52346b6387132a.png"/>
  <manifest:file-entry manifest:media-type="image/png" manifest:full-path="Pictures/d1d1be893d50dfda4e3a3a6c9dc691e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03_04_20233a3b"/><text:bookmark-start text:name="__RefHeading___semaine_du_3_04_2023_3a_3b_1"/><text:bookmark-start text:name="semaine_du_3_04_2023_3a_3b"/>Semaine du 3/04/2023 3A 3B<text:bookmark-end text:name="__RefHeading___semaine_du_3_04_2023_3a_3b_1"/><text:bookmark-end text:name="semaine_du_3_04_2023_3a_3b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text:span text:style-name="Strong_20_Emphasis">Exercice 5 p 40</text:span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</text:p>
          </table:table-cell>
          <table:table-cell office:value-type="string" table:style-name="tableheader">
            <text:p text:style-name="Table_20_Heading">Nb protons</text:p>
          </table:table-cell>
          <table:table-cell office:value-type="string" table:style-name="tableheader">
            <text:p text:style-name="Table_20_Heading">Nb électrons</text:p>
          </table:table-cell>
          <table:table-cell office:value-type="string" table:style-name="tableheader">
            <text:p text:style-name="Table_20_Heading">Charge</text:p>
          </table:table-cell>
          <table:table-cell office:value-type="string" table:style-name="tableheader">
            <text:p text:style-name="Table_20_Heading">Formule</text:p>
          </table:table-cell>
        </table:table-row>
        <table:table-row>
          <table:table-cell office:value-type="string" table:style-name="tablecell">
            <text:p text:style-name="tablealignleft">Ion chlorure</text:p>
          </table:table-cell>
          <table:table-cell office:value-type="string" table:style-name="tablecell">
            <text:p text:style-name="tablealignleft">17</text:p>
          </table:table-cell>
          <table:table-cell office:value-type="string" table:style-name="tablecell">
            <text:p text:style-name="tablealignleft">18</text:p>
          </table:table-cell>
          <table:table-cell office:value-type="string" table:style-name="tablecell">
            <text:p text:style-name="tablealignleft">1-</text:p>
          </table:table-cell>
          <table:table-cell office:value-type="string" table:style-name="tablecell">
            <text:p text:style-name="tablealignleft">Cl<text:span text:style-name="sup">-</text:span>    </text:p>
          </table:table-cell>
        </table:table-row>
        <table:table-row>
          <table:table-cell office:value-type="string" table:style-name="tablecell">
            <text:p text:style-name="tablealignleft">Ion Fer II</text:p>
          </table:table-cell>
          <table:table-cell office:value-type="string" table:style-name="tablecell">
            <text:p text:style-name="tablealignleft">26</text:p>
          </table:table-cell>
          <table:table-cell office:value-type="string" table:style-name="tablecell">
            <text:p text:style-name="tablealignleft">24</text:p>
          </table:table-cell>
          <table:table-cell office:value-type="string" table:style-name="tablecell">
            <text:p text:style-name="tablealignleft">2+</text:p>
          </table:table-cell>
          <table:table-cell office:value-type="string" table:style-name="tablecell">
            <text:p text:style-name="tablealignleft">Fe<text:span text:style-name="sup">2+</text:span>    </text:p>
          </table:table-cell>
        </table:table-row>
        <table:table-row>
          <table:table-cell office:value-type="string" table:style-name="tablecell">
            <text:p text:style-name="tablealignleft">Ion Cuivre II</text:p>
          </table:table-cell>
          <table:table-cell office:value-type="string" table:style-name="tablecell">
            <text:p text:style-name="tablealignleft">29</text:p>
          </table:table-cell>
          <table:table-cell office:value-type="string" table:style-name="tablecell">
            <text:p text:style-name="tablealignleft">27</text:p>
          </table:table-cell>
          <table:table-cell office:value-type="string" table:style-name="tablecell">
            <text:p text:style-name="tablealignleft">2+</text:p>
          </table:table-cell>
          <table:table-cell office:value-type="string" table:style-name="tablecell">
            <text:p text:style-name="tablealignleft">Cu<text:span text:style-name="sup">2+</text:span>    </text:p>
          </table:table-cell>
        </table:table-row>
      </table:table>
      <text:p text:style-name="Text_20_body">H<text:span text:style-name="sup">+</text:span></text:p>
      <text:p text:style-name="Text_20_body">Br<text:span text:style-name="sup">-</text:span></text:p>
      <text:p text:style-name="Text_20_body">Ni<text:span text:style-name="sup">2+</text:span></text:p>
      <text:p text:style-name="Text_20_body"><text:span text:style-name="Strong_20_Emphasis">Exercice 7 p 40</text:span></text:p>
      <text:p text:style-name="Text_20_body">Dans l'**atome **de calcium, il y a 20 protons (+) et 20 électrons (-), ce qui fait qu'il est neutre.</text:p>
      <text:p text:style-name="Text_20_body">L'**ion **calcium Ca<text:span text:style-name="sup">2+</text:span>  est chargé 2+ car il a perdu 2 électrons.</text:p>
      <text:p text:style-name="Text_20_body">Il reste donc 20-2 = 18 électrons.</text:p>
      <text:p text:style-name="Text_20_body"><text:span text:style-name="Strong_20_Emphasis">Exercice 8 p 40</text:span></text:p>
      <text:p text:style-name="Text_20_body">Cet ion possède 8 protons. D'après la classification périodique des éléments, il s'agit donc de l'oxygène O.</text:p>
      <text:p text:style-name="Text_20_body">Comme il possède 10 électrons, sa charge est 2(-). Par conséquent, sa formule est O<text:span text:style-name="sup">2-</text:span>  .</text:p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Les ions négatifs sont appelés <text:span text:style-name="Strong_20_Emphasis">anions</text:span>.</text:p><text:p text:style-name="Text_20_body">Les ions positifs sont appelés <text:span text:style-name="Strong_20_Emphasis">cations</text:span>.</text:p><text:h text:style-name="Heading_20_2" text:outline-level="2"><text:bookmark-start text:name="__RefHeading___ii._identification_des_ions_4"/><text:bookmark-start text:name="ii._identification_des_ions"/>II. Identification des ions<text:bookmark-end text:name="__RefHeading___ii._identification_des_ions_4"/><text:bookmark-end text:name="ii._identification_des_ions"/></text:h><text:h text:style-name="Heading_20_3" text:outline-level="3"><text:bookmark-start text:name="__RefHeading___test_de_l_ion_cuivre_ii_5"/><text:bookmark-start text:name="test_de_l_ion_cuivre_ii"/>1. Test de l'ion cuivre II<text:bookmark-end text:name="__RefHeading___test_de_l_ion_cuivre_ii_5"/><text:bookmark-end text:name="test_de_l_ion_cuivre_ii"/></text:h><text:p text:style-name="Text_20_body">On identifie l'ion cuivre II par l'apparition d'un précipité bleu en présence de soude (hydroxyde de sodium).</text:p><text:p text:style-name="Text_20_body"><draw:frame draw:style-name="media" draw:name="0" text:anchor-type="as-char" draw:z-index="0" svg:width="20.79625cm" style:rel-width="100%" svg:height="10.345208333333cm" style:rel-height="scale"><draw:image xlink:href="Pictures/c564682acfe0efc6cc52346b6387132a.png" xlink:type="simple" xlink:show="embed" xlink:actuate="onLoad"/></draw:frame></text:p><text:p text:style-name="Text_20_body"><draw:frame draw:style-name="media" draw:name="1" text:anchor-type="as-char" draw:z-index="1" svg:width="7.7522916666667cm" style:rel-width="100%" svg:height="10.345208333333cm" style:rel-height="scale"><draw:image xlink:href="Pictures/d1d1be893d50dfda4e3a3a6c9dc691e9.pn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tp_sur_les_ions_6"/><text:bookmark-start text:name="tp_sur_les_ions"/>3. TP sur les ions<text:bookmark-end text:name="__RefHeading___tp_sur_les_ions_6"/><text:bookmark-end text:name="tp_sur_les_ions"/></text:h>
      <text:p text:style-name="Text_20_body">Pour absents, il pourrait être bien de faire l'Activité p 33</text:p>
      <text:h text:style-name="Heading_20_2" text:outline-level="2"><text:bookmark-start text:name="__RefHeading___a_faire_pour_la_semaine_prochaine_7"/><text:bookmark-start text:name="a_faire_pour_la_semaine_prochaine"/>4. A faire pour la semaine prochaine<text:bookmark-end text:name="__RefHeading___a_faire_pour_la_semaine_prochaine_7"/><text:bookmark-end text:name="a_faire_pour_la_semaine_prochaine"/></text:h>
      <text:p text:style-name="Text_20_body">Ex 9 p 41</text:p>
      <text:p text:style-name="Text_20_body">Ex 12 p 41</text:p>
      <text:p text:style-name="Text_20_body">Ex 13 p 4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0::54:14</meta:creation-date>
    <dc:creator>Generated</dc:creator>
    <dc:date>2026-08-10T00::54:14</dc:date>
    <dc:language>en-US</dc:language>
    <meta:editing-cycles>1</meta:editing-cycles>
    <meta:editing-duration>PT0S</meta:editing-duration>
    <dc:title>3eme:semaine_du_03_04_20233a3b</dc:title>
  </office:meta>
</office:document-meta>
</file>