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4e0ca0f409fa18dc72cf02f675fd89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06_12_21"/><text:bookmark-start text:name="__RefHeading___semaine_du_6_12_21_1"/><text:bookmark-start text:name="semaine_du_6_12_21"/>Semaine du 6/12/21<text:bookmark-end text:name="__RefHeading___semaine_du_6_12_21_1"/><text:bookmark-end text:name="semaine_du_6_12_21"/></text:h>
      <text:h text:style-name="Heading_20_2" text:outline-level="2"><text:bookmark-start text:name="__RefHeading___correction_du_travail_a_faire_2"/><text:bookmark-start text:name="correction_du_travail_a_faire"/>1 Correction du travail à faire<text:bookmark-end text:name="__RefHeading___correction_du_travail_a_faire_2"/><text:bookmark-end text:name="correction_du_travail_a_faire"/></text:h>
      <text:p text:style-name="Text_20_body"><text:span text:style-name="Strong_20_Emphasis">Activité p 66 67</text:span></text:p>
      <text:p text:style-name="Text_20_body">1. Le Soleil attire les planètes. La Terre attire la Lune.</text:p>
      <text:p text:style-name="Text_20_body">2. La Lune attire la Terre.</text:p>
      <text:p text:style-name="Text_20_body">3. La Terre attire la Lune et réciproquement donc il y a interaction.</text:p>
      <text:p text:style-name="Text_20_body">Idem pour le Soleil et la Lune.</text:p>
      <text:p text:style-name="Text_20_body">4. Interaction attractive à distance.</text:p>
      <text:p text:style-name="Text_20_body">5. Cette interaction concerne tout ce qui a une masse.</text:p>
      <text:p text:style-name="Text_20_body">6. La gravitation est une interaction attractive à distance qui concerne tous les objets ayant un masse.</text:p>
      <text:h text:style-name="Heading_20_2" text:outline-level="2"><text:bookmark-start text:name="__RefHeading___lecon_a_ecrire_cote_lecon_3"/><text:bookmark-start text:name="lecon_a_ecrire_cote_lecon"/>2. Leçon à écrire côté leçon<text:bookmark-end text:name="__RefHeading___lecon_a_ecrire_cote_lecon_3"/><text:bookmark-end text:name="lecon_a_ecrire_cote_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ivgravitation_universelle_et_evolution_de_l_univers_4"/><text:bookmark-start text:name="chapitre_ivgravitation_universelle_et_evolution_de_l_univers"/>Chapitre IV : Gravitation universelle et évolution de l'Univers<text:bookmark-end text:name="__RefHeading___chapitre_ivgravitation_universelle_et_evolution_de_l_univers_4"/><text:bookmark-end text:name="chapitre_ivgravitation_universelle_et_evolution_de_l_univers"/></text:h><text:h text:style-name="Heading_20_2" text:outline-level="2"><text:bookmark-start text:name="__RefHeading___i._qu_est-ce_que_la_gravitation_universelle_5"/><text:bookmark-start text:name="i._qu_est-ce_que_la_gravitation_universelle"/>I. Qu'est-ce que la gravitation universelle ?<text:bookmark-end text:name="__RefHeading___i._qu_est-ce_que_la_gravitation_universelle_5"/><text:bookmark-end text:name="i._qu_est-ce_que_la_gravitation_universelle"/></text:h><text:p text:style-name="Text_20_body">La gravitation est une <text:span text:style-name="Strong_20_Emphasis">interaction attractive</text:span> entre deux objets qui ont une masse. C'est une <text:span text:style-name="Strong_20_Emphasis">interaction à distance</text:span> qui dépend de la distance qui sépare les deux objets.</text:p><text:p text:style-name="Text_20_body">La gravitation gouverne tout l’**Univers ** (système solaire, étoiles, galaxies et pommes).</text:p><text:h text:style-name="Heading_20_2" text:outline-level="2"><text:bookmark-start text:name="__RefHeading___ii._les_forces_de_gravitation_6"/><text:bookmark-start text:name="ii._les_forces_de_gravitation"/>II. Les forces de gravitation<text:bookmark-end text:name="__RefHeading___ii._les_forces_de_gravitation_6"/><text:bookmark-end text:name="ii._les_forces_de_gravitation"/></text:h><text:p text:style-name="Text_20_body">La gravitation qui s'exerce entre 2 objets A et B peut être modélisée par deux forces  et  :</text:p><text:p text:style-name="Text_20_body">- de même direction</text:p><text:p text:style-name="Text_20_body">- de même valeur</text:p><text:p text:style-name="Text_20_body">- de sens opposé.</text:p><text:p text:style-name="Text_20_body">- de valeur</text:p><text:p text:style-name="Text_20_body"> : masse de l'objet A</text:p><text:p text:style-name="Text_20_body"> : masse de l'objet B</text:p><text:p text:style-name="Text_20_body"> : distance séparant les centres de gravité des 2 objets</text:p><text:p text:style-name="Text_20_body"> : constante de gravitation </text:p><text:p text:style-name="Text_20_body">(formule à ne pas connaître par coeur mais à savoir utiliser)</text:p><text:p text:style-name="Text_20_body"><draw:frame draw:style-name="media" draw:name="0" text:anchor-type="as-char" draw:z-index="0" svg:width="7.46125cm" style:rel-width="100%" svg:height="2.8045833333333cm" style:rel-height="scale"><draw:image xlink:href="Pictures/c4e0ca0f409fa18dc72cf02f675fd89c.pn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exercices_a_commencer_a_en_classe_et_a_finir_pour_la_prochaine_fois_7"/><text:bookmark-start text:name="exercices_a_commencer_a_en_classe_et_a_finir_pour_la_prochaine_fois"/>3. Exercices à commencer à en classe et à finir pour la prochaine fois<text:bookmark-end text:name="__RefHeading___exercices_a_commencer_a_en_classe_et_a_finir_pour_la_prochaine_fois_7"/><text:bookmark-end text:name="exercices_a_commencer_a_en_classe_et_a_finir_pour_la_prochaine_fois"/></text:h>
      <text:h text:style-name="Heading_20_2" text:outline-level="2"><text:bookmark-start text:name="__RefHeading___exercice_10_p_77_8"/><text:bookmark-start text:name="exercice_10_p_77"/>Exercice 10 p 77<text:bookmark-end text:name="__RefHeading___exercice_10_p_77_8"/><text:bookmark-end text:name="exercice_10_p_77"/></text:h>
      <text:p text:style-name="Text_20_body">Correction</text:p>
      <text:h text:style-name="Heading_20_2" text:outline-level="2"><text:bookmark-start text:name="__RefHeading___exercice_11_p_77_9"/><text:bookmark-start text:name="exercice_11_p_77"/>Exercice 11 p 77<text:bookmark-end text:name="__RefHeading___exercice_11_p_77_9"/><text:bookmark-end text:name="exercice_11_p_77"/></text:h>
      <text:p text:style-name="Text_20_body">Correction</text:p>
      <text:h text:style-name="Heading_20_2" text:outline-level="2"><text:bookmark-start text:name="__RefHeading___NoTitle_10"/><text:bookmark-start text:name="section"/><text:bookmark-end text:name="__RefHeading___NoTitle_10"/><text:bookmark-end text:name="section"/></text:h>
      <text:h text:style-name="Heading_20_2" text:outline-level="2"><text:bookmark-start text:name="__RefHeading___exercice_12_p_77_11"/><text:bookmark-start text:name="exercice_12_p_77"/>Exercice 12 p 77<text:bookmark-end text:name="__RefHeading___exercice_12_p_77_11"/><text:bookmark-end text:name="exercice_12_p_77"/></text:h>
      <text:p text:style-name="Text_20_body">Correction</text:p>
      <text:h text:style-name="Heading_20_2" text:outline-level="2"><text:bookmark-start text:name="__RefHeading___exercice_16_p_77_12"/><text:bookmark-start text:name="exercice_16_p_77"/>Exercice 16 p 77<text:bookmark-end text:name="__RefHeading___exercice_16_p_77_12"/><text:bookmark-end text:name="exercice_16_p_77"/></text:h>
      <text:p text:style-name="Text_20_body">Correction</text:p>
      <text:h text:style-name="Heading_20_2" text:outline-level="2"><text:bookmark-start text:name="__RefHeading___exercice_18_p_77_13"/><text:bookmark-start text:name="exercice_18_p_77"/>Exercice 18 p 77<text:bookmark-end text:name="__RefHeading___exercice_18_p_77_13"/><text:bookmark-end text:name="exercice_18_p_77"/></text:h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8::13:14</meta:creation-date>
    <dc:creator>Generated</dc:creator>
    <dc:date>2026-08-24T08::13:14</dc:date>
    <dc:language>en-US</dc:language>
    <meta:editing-cycles>1</meta:editing-cycles>
    <meta:editing-duration>PT0S</meta:editing-duration>
    <dc:title>3eme:semaine_06_12_21</dc:title>
  </office:meta>
</office:document-meta>
</file>