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740805cbbb0526b79bab61993acd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28_05_pour_les_3b_3c"/><text:bookmark-start text:name="__RefHeading___seance_du_28_05_pour_les_3b_3c_1"/><text:bookmark-start text:name="seance_du_28_05_pour_les_3b_3c"/>Séance du 28/05 pour les 3B 3C<text:bookmark-end text:name="__RefHeading___seance_du_28_05_pour_les_3b_3c_1"/><text:bookmark-end text:name="seance_du_28_05_pour_les_3b_3c"/></text:h>
      <text:h text:style-name="Heading_20_2" text:outline-level="2"><text:bookmark-start text:name="__RefHeading___correction_de_l_activite_3_p_134_2"/><text:bookmark-start text:name="correction_de_l_activite_3_p_134"/>1. Correction de l'activité 3 p 134<text:bookmark-end text:name="__RefHeading___correction_de_l_activite_3_p_134_2"/><text:bookmark-end text:name="correction_de_l_activite_3_p_134"/></text:h>
      <text:p text:style-name="Text_20_body">On a revu la correction que vous aviez utilisée la dernière fois.</text:p>
      <text:h text:style-name="Heading_20_2" text:outline-level="2"><text:bookmark-start text:name="__RefHeading___activite_5_p_136_3"/><text:bookmark-start text:name="activite_5_p_136"/>2. Activité 5 p 136<text:bookmark-end text:name="__RefHeading___activite_5_p_136_3"/><text:bookmark-end text:name="activite_5_p_136"/></text:h>
      <text:p text:style-name="Text_20_body">Activité faite ensemble aujourd'hui.</text:p>
      <text:h text:style-name="Heading_20_2" text:outline-level="2"><text:bookmark-start text:name="__RefHeading___rappels_sur_le_son_4"/><text:bookmark-start text:name="rappels_sur_le_son"/>3. Rappels sur le son<text:bookmark-end text:name="__RefHeading___rappels_sur_le_son_4"/><text:bookmark-end text:name="rappels_sur_le_son"/></text:h>
      <text:p text:style-name="Text_20_body">5ème : https://www.physix.fr/dokuwiki/doku.php?id=5eme:des_signaux_pour_observer_et_communiquer:chapitre_xii_le_son:propagation_et_perception:lecon|</text:p>
      <text:p text:style-name="Text_20_body">4ème : https://www.physix.fr/dokuwiki/doku.php?id=4eme:des_signaux_pour_observer_et_communiquer:la_vitesse_de_propagation_du_son|</text:p>
      <text:p text:style-name="Text_20_body">Résumé :</text:p>
      <text:p text:style-name="Text_20_body">Comment mesurer la vitesse du son dans sa cuisine ?</text:p>
      <text:h text:style-name="Heading_20_2" text:outline-level="2"><text:bookmark-start text:name="__RefHeading___pour_la_semaine_prochaine_5"/><text:bookmark-start text:name="pour_la_semaine_prochaine"/>4. Pour la semaine prochaine<text:bookmark-end text:name="__RefHeading___pour_la_semaine_prochaine_5"/><text:bookmark-end text:name="pour_la_semaine_prochaine"/></text:h>
      <text:p text:style-name="Text_20_body">A faire au choix :</text:p>
      <text:p text:style-name="Text_20_body">(si vous prétendez aller au lycée en seconde générale, il serait bien de ne pas vous contenter du minimum…).</text:p>
      <text:h text:style-name="Heading_20_3" text:outline-level="3"><text:bookmark-start text:name="__RefHeading___niveau_tres_facile_6"/><text:bookmark-start text:name="niveau_tres_facile"/>1. Niveau très facile<text:bookmark-end text:name="__RefHeading___niveau_tres_facile_6"/><text:bookmark-end text:name="niveau_tres_facile"/></text:h>
      <text:p text:style-name="Text_20_body">Activité p 170 - 171 (2 pages !) à faire et à envoyer</text:p>
      <text:h text:style-name="Heading_20_3" text:outline-level="3"><text:bookmark-start text:name="__RefHeading___niveau_intermediaire_7"/><text:bookmark-start text:name="niveau_intermediaire"/>2. Niveau intermédiaire<text:bookmark-end text:name="__RefHeading___niveau_intermediaire_7"/><text:bookmark-end text:name="niveau_intermediaire"/></text:h>
      <text:p text:style-name="Text_20_body">Regarder la vidéo suivante, mesure la période puis calculer la fréquence du signal sonore des 3 instruments.</text:p>
      <text:p text:style-name="Text_20_body">Il est nécessaire d'avoir lu les documents p 171 pour faire les calculs (formule de la fréquence).</text:p>
      <text:h text:style-name="Heading_20_3" text:outline-level="3"><text:bookmark-start text:name="__RefHeading___niveau_musicien_ne_8"/><text:bookmark-start text:name="niveau_musicien_ne"/>3. Niveau musicien(ne)<text:bookmark-end text:name="__RefHeading___niveau_musicien_ne_8"/><text:bookmark-end text:name="niveau_musicien_ne"/></text:h>
      <text:p text:style-name="Text_20_body">(il est nécessaire de regarder la vidéo précédente pour les explications)</text:p>
      <text:p text:style-name="Text_20_body">Si vous avez la chance d'avoir un instrument de musique et un ordinateur :</text:p>
      <text:p text:style-name="Text_20_body">- enregistrez un “la3” à l'aide d'audacity ( https://audacity.fr/ )</text:p>
      <text:p text:style-name="Text_20_body"><draw:frame draw:style-name="media" draw:name="0" text:anchor-type="as-char" draw:z-index="0" svg:width="5.8208333333333cm" style:rel-width="100%" svg:height="2.7252083333333cm" style:rel-height="scale"><draw:image xlink:href="Pictures/80740805cbbb0526b79bab61993acdb6.png" xlink:type="simple" xlink:show="embed" xlink:actuate="onLoad"/></draw:frame></text:p>
      <text:p text:style-name="Text_20_body">- mesurer la période puis calculer la fréquence</text:p>
      <text:p text:style-name="Text_20_body">Si vous ne trouvez pas 440Hz, pas de panique : peut-être que votre instrument fait partie des instruments transpositeurs (https://fr.wikipedia.org/wiki/Instrument_transpositeur)</text:p>
      <text:p text:style-name="Text_20_body">Je veux bien avoir une capture d'écran d'audacity pour vérifier votre mesure de la péri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06:03</meta:creation-date>
    <dc:creator>Generated</dc:creator>
    <dc:date>2026-08-11T09::06:03</dc:date>
    <dc:language>en-US</dc:language>
    <meta:editing-cycles>1</meta:editing-cycles>
    <meta:editing-duration>PT0S</meta:editing-duration>
    <dc:title>3eme:seance_du_28_05_pour_les_3b_3c</dc:title>
  </office:meta>
</office:document-meta>
</file>