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  <manifest:file-entry manifest:media-type="image/png" manifest:full-path="Pictures/7a341ff324563b579e7fbc5d677cd12c.png"/>
  <manifest:file-entry manifest:media-type="image/png" manifest:full-path="Pictures/d6a3b327303d0b5ff627687a03113a57.png"/>
  <manifest:file-entry manifest:media-type="image/png" manifest:full-path="Pictures/da5c3854a7e8f8acd95f85d2849b08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masse_volumique_2"/><text:bookmark-start text:name="masse_volumique"/>1. Masse volumique<text:bookmark-end text:name="__RefHeading___masse_volumique_2"/><text:bookmark-end text:name="masse_volumique"/></text:h>
      <text:p text:style-name="Text_20_body">Retour sur le calcul dans la leçon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correction_exercice_3"/><text:bookmark-start text:name="correction_exercice"/>2. Correction exercice<text:bookmark-end text:name="__RefHeading___correction_exercice_3"/><text:bookmark-end text:name="correction_exercice"/></text:h>
      <text:p text:style-name="Text_20_body">https://nuage03.apps.education.fr/index.php/s/gF5TPcAiSp3yREz</text:p>
      <text:p text:style-name="Text_20_body"><draw:frame draw:style-name="media" draw:name="1" text:anchor-type="as-char" draw:z-index="1" svg:width="15.451666666667cm" svg:height="9.7102083333333cm"><draw:image xlink:href="Pictures/7a341ff324563b579e7fbc5d677cd12c.png" xlink:type="simple" xlink:show="embed" xlink:actuate="onLoad"/></draw:frame></text:p>
      <text:h text:style-name="Heading_20_2" text:outline-level="2"><text:bookmark-start text:name="__RefHeading___lecon_sur_acides_et_bases_4"/><text:bookmark-start text:name="lecon_sur_acides_et_bases"/>3. Leçon sur acides et bases<text:bookmark-end text:name="__RefHeading___lecon_sur_acides_et_bases_4"/><text:bookmark-end text:name="lecon_sur_acides_et_bases"/></text:h>
      <text:p text:style-name="Text_20_body">https://nuage03.apps.education.fr/index.php/s/KZfZKFd25G55oAX</text:p>
      <text:p text:style-name="Text_20_body"><draw:frame draw:style-name="media" draw:name="2" text:anchor-type="as-char" draw:z-index="2" svg:width="18.123958333333cm" style:rel-width="100%" svg:height="17.594791666667cm" style:rel-height="scale"><draw:image xlink:href="Pictures/d6a3b327303d0b5ff627687a03113a57.png" xlink:type="simple" xlink:show="embed" xlink:actuate="onLoad"/></draw:frame></text:p>
      <text:p text:style-name="Text_20_body"><draw:frame draw:style-name="media" draw:name="3" text:anchor-type="as-char" draw:z-index="3" svg:width="18.123958333333cm" style:rel-width="100%" svg:height="17.594791666667cm" style:rel-height="scale"><draw:image xlink:href="Pictures/d6a3b327303d0b5ff627687a03113a57.png" xlink:type="simple" xlink:show="embed" xlink:actuate="onLoad"/></draw:frame></text:p>
      <text:p text:style-name="Text_20_body"><draw:frame draw:style-name="media" draw:name="4" text:anchor-type="as-char" draw:z-index="4" svg:width="18.203333333333cm" style:rel-width="100%" svg:height="7.9375cm" style:rel-height="scale"><draw:image xlink:href="Pictures/da5c3854a7e8f8acd95f85d2849b0800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5. A faire pour la prochaine fois<text:bookmark-end text:name="__RefHeading___a_faire_pour_la_prochaine_fois_5"/><text:bookmark-end text:name="a_faire_pour_la_prochaine_fois"/></text:h>
      <text:p text:style-name="Text_20_body">Exercice sur la masse volumique https://nuage03.apps.education.fr/index.php/s/Yg8RSWsFXR7Mct5</text:p>
      <text:p text:style-name="Text_20_body">Correction : Exercices [Physix.fr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3::03:32</meta:creation-date>
    <dc:creator>Generated</dc:creator>
    <dc:date>2026-08-09T03::03:32</dc:date>
    <dc:language>en-US</dc:language>
    <meta:editing-cycles>1</meta:editing-cycles>
    <meta:editing-duration>PT0S</meta:editing-duration>
    <dc:title>3eme:seance_8</dc:title>
  </office:meta>
</office:document-meta>
</file>