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654a0c4e8ac30b2b9b1175d18a5d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4"/><text:bookmark-start text:name="__RefHeading___seance_4_1"/><text:bookmark-start text:name="seance_4"/>Séance 4<text:bookmark-end text:name="__RefHeading___seance_4_1"/><text:bookmark-end text:name="seance_4"/></text:h>
      <text:h text:style-name="Heading_20_2" text:outline-level="2"><text:bookmark-start text:name="__RefHeading___ds_revision_chp_i_2"/><text:bookmark-start text:name="ds_revision_chp_i"/>1. DS révision + Chp I<text:bookmark-end text:name="__RefHeading___ds_revision_chp_i_2"/><text:bookmark-end text:name="ds_revision_chp_i"/></text:h>
      <text:h text:style-name="Heading_20_2" text:outline-level="2"><text:bookmark-start text:name="__RefHeading___suite_du_cours_chp_ii_3"/><text:bookmark-start text:name="suite_du_cours_chp_ii"/>2. Suite du cours Chp II<text:bookmark-end text:name="__RefHeading___suite_du_cours_chp_ii_3"/><text:bookmark-end text:name="suite_du_cours_chp_ii"/></text:h>
      <text:p text:style-name="Text_20_body">A faire sur ELEA</text:p>
      <text:p text:style-name="Text_20_body"><draw:frame draw:style-name="media" draw:name="0" text:anchor-type="as-char" draw:z-index="0" svg:width="22.833541666667cm" style:rel-width="100%" svg:height="24.870833333333cm" style:rel-height="scale"><draw:image xlink:href="Pictures/47654a0c4e8ac30b2b9b1175d18a5d6e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Finir le travail commencé</text:p>
      <text:p text:style-name="Text_20_body">Apprendre la leçon (le tableau des ions n'est pas à apprendre par coeur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4::39:41</meta:creation-date>
    <dc:creator>Generated</dc:creator>
    <dc:date>2026-08-10T04::39:41</dc:date>
    <dc:language>en-US</dc:language>
    <meta:editing-cycles>1</meta:editing-cycles>
    <meta:editing-duration>PT0S</meta:editing-duration>
    <dc:title>3eme:seance_4</dc:title>
  </office:meta>
</office:document-meta>
</file>