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8eb2bf08a765b05304cbdd60879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hapitre_iles_elements_chimiques_dans_l_univers_2"/><text:bookmark-start text:name="chapitre_iles_elements_chimiques_dans_l_univers"/>1. Chapitre I : Les éléments chimiques dans l'Univers<text:bookmark-end text:name="__RefHeading___chapitre_iles_elements_chimiques_dans_l_univers_2"/><text:bookmark-end text:name="chapitre_iles_elements_chimiques_dans_l_univers"/></text:h>
      <text:p text:style-name="Text_20_body">Sur ELEA</text:p>
      <text:p text:style-name="Text_20_body">L'historique était à faire pour cette séance.</text:p>
      <text:p text:style-name="Text_20_body">La leçon doit être écrite</text:p>
      <text:p text:style-name="Text_20_body">Il faut finir le reste pendant cette séance.</text:p>
      <text:p text:style-name="Text_20_body"><draw:frame draw:style-name="media" draw:name="0" text:anchor-type="as-char" draw:z-index="0" svg:width="13.996458333333cm" svg:height="14.472708333333cm"><draw:image xlink:href="Pictures/c578eb2bf08a765b05304cbdd608791e.png" xlink:type="simple" xlink:show="embed" xlink:actuate="onLoad"/></draw:frame></text:p>
      <text:h text:style-name="Heading_20_2" text:outline-level="2"><text:bookmark-start text:name="__RefHeading___exercice_sur_les_atomes_3"/><text:bookmark-start text:name="exercice_sur_les_atomes"/>2. Exercice sur les atomes<text:bookmark-end text:name="__RefHeading___exercice_sur_les_atomes_3"/><text:bookmark-end text:name="exercice_sur_les_atomes"/></text:h>
      <text:p text:style-name="Text_20_body">https://nuage03.apps.education.fr/index.php/s/9Yy2BbCaZtceNqC</text:p>
      <text:h text:style-name="Heading_20_2" text:outline-level="2"><text:bookmark-start text:name="__RefHeading___pour_la_semaine_prochaine_4"/><text:bookmark-start text:name="pour_la_semaine_prochaine"/>3. Pour la semaine prochaine<text:bookmark-end text:name="__RefHeading___pour_la_semaine_prochaine_4"/><text:bookmark-end text:name="pour_la_semaine_prochaine"/></text:h>
      <text:p text:style-name="Text_20_body">DS sur toute la chimie</text:p>
      <text:p text:style-name="Text_20_body">- révisions des années précédentes (des fiches sur Wooflash sont disponibles)</text:p>
      <text:p text:style-name="Text_20_body">- Chp I sur les ato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0:19</meta:creation-date>
    <dc:creator>Generated</dc:creator>
    <dc:date>2026-08-09T17::30:19</dc:date>
    <dc:language>en-US</dc:language>
    <meta:editing-cycles>1</meta:editing-cycles>
    <meta:editing-duration>PT0S</meta:editing-duration>
    <dc:title>3eme:seance_3</dc:title>
  </office:meta>
</office:document-meta>
</file>