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9e46d1eda6b7665e4326d847ad4d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orrection_des_exercices_5_et_6_2"/><text:bookmark-start text:name="correction_des_exercices_5_et_6"/>1. Correction des exercices 5 et 6<text:bookmark-end text:name="__RefHeading___correction_des_exercices_5_et_6_2"/><text:bookmark-end text:name="correction_des_exercices_5_et_6"/></text:h>
      <text:p text:style-name="Text_20_body"><draw:frame draw:style-name="media" draw:name="0" text:anchor-type="as-char" draw:z-index="0" svg:width="21.933958333333cm" style:rel-width="100%" svg:height="9.36625cm" style:rel-height="scale"><draw:image xlink:href="Pictures/fa9e46d1eda6b7665e4326d847ad4da9.png" xlink:type="simple" xlink:show="embed" xlink:actuate="onLoad"/></draw:frame></text:p>
      <text:h text:style-name="Heading_20_2" text:outline-level="2"><text:bookmark-start text:name="__RefHeading___ds_sur_toute_l_electricite_3"/><text:bookmark-start text:name="ds_sur_toute_l_electricite"/>2. DS sur toute l'électricité<text:bookmark-end text:name="__RefHeading___ds_sur_toute_l_electricite_3"/><text:bookmark-end text:name="ds_sur_toute_l_electricite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Prendre une nouvelle page côté leçon puis mettre en titre : <text:span text:style-name="Strong_20_Emphasis">Chapitre X : Les signaux sonores : fréquence et utilisation</text:span> <text:line-break/>
Puis un titre de paragraphe :** I. Sons inaudibles**</text:p>
      <text:p text:style-name="Text_20_body">Résumer côté leçon cette vidéo :</text:p>
      <text:p text:style-name="Text_20_body">https://www.youtube.com/watch?v=Oj5ijPR8uCI</text:p>
      <text:h text:style-name="Heading_20_2" text:outline-level="2"><text:bookmark-start text:name="__RefHeading___en_facultatif_5"/><text:bookmark-start text:name="en_facultatif"/>En facultatif :<text:bookmark-end text:name="__RefHeading___en_facultatif_5"/><text:bookmark-end text:name="en_facultatif"/></text:h>
      <text:p text:style-name="Text_20_body">Etude des fonds marins p 183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3:05</meta:creation-date>
    <dc:creator>Generated</dc:creator>
    <dc:date>2026-08-14T13::33:05</dc:date>
    <dc:language>en-US</dc:language>
    <meta:editing-cycles>1</meta:editing-cycles>
    <meta:editing-duration>PT0S</meta:editing-duration>
    <dc:title>3eme:seance_25</dc:title>
  </office:meta>
</office:document-meta>
</file>