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1972323f39438a25c1df0a3c95136ee.png"/>
  <manifest:file-entry manifest:media-type="image/png" manifest:full-path="Pictures/a07a27c21c5b70807cbcb5ed84dec70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ance_22"/><text:bookmark-start text:name="__RefHeading___seance_21_1"/><text:bookmark-start text:name="seance_21"/>Séance 21<text:bookmark-end text:name="__RefHeading___seance_21_1"/><text:bookmark-end text:name="seance_21"/></text:h>
      <text:h text:style-name="Heading_20_2" text:outline-level="2"><text:bookmark-start text:name="__RefHeading___correction_de_l_exercice_2"/><text:bookmark-start text:name="correction_de_l_exercice"/>1. Correction de l'exercice<text:bookmark-end text:name="__RefHeading___correction_de_l_exercice_2"/><text:bookmark-end text:name="correction_de_l_exercice"/></text:h>
      <text:p text:style-name="Text_20_body"><draw:frame draw:style-name="media" draw:name="0" text:anchor-type="as-char" draw:z-index="0" svg:width="15.001875cm" svg:height="4.2333333333333cm"><draw:image xlink:href="Pictures/91972323f39438a25c1df0a3c95136ee.png" xlink:type="simple" xlink:show="embed" xlink:actuate="onLoad"/></draw:frame></text:p>
      <text:h text:style-name="Heading_20_2" text:outline-level="2"><text:bookmark-start text:name="__RefHeading___ds_sur_chp_viiib_centrales_electriques_et_chp_ix_revisions_3"/><text:bookmark-start text:name="ds_sur_chp_viiib_centrales_electriques_et_chp_ix_revisions"/>2. DS sur chp VIIIb (centrales électriques) et Chp IX (révisions)<text:bookmark-end text:name="__RefHeading___ds_sur_chp_viiib_centrales_electriques_et_chp_ix_revisions_3"/><text:bookmark-end text:name="ds_sur_chp_viiib_centrales_electriques_et_chp_ix_revisions"/></text:h>
      <text:h text:style-name="Heading_20_2" text:outline-level="2"><text:bookmark-start text:name="__RefHeading___tp_puissance_electrique_4"/><text:bookmark-start text:name="tp_puissance_electrique"/>3. TP puissance électrique<text:bookmark-end text:name="__RefHeading___tp_puissance_electrique_4"/><text:bookmark-end text:name="tp_puissance_electrique"/></text:h>
      <text:p text:style-name="Text_20_body">TP réel : https://nuage03.apps.education.fr/index.php/s/Db6nym7kDxYXfpf</text:p>
      <text:p text:style-name="Text_20_body">TP virtuel : https://nuage03.apps.education.fr/index.php/s/4bYj6szttP9YTtN</text:p>
      <text:h text:style-name="Heading_20_2" text:outline-level="2"><text:bookmark-start text:name="__RefHeading___a_faire_pour_la_semaine_prochaine_5"/><text:bookmark-start text:name="a_faire_pour_la_semaine_prochaine"/>4. A faire pour la semaine prochaine<text:bookmark-end text:name="__RefHeading___a_faire_pour_la_semaine_prochaine_5"/><text:bookmark-end text:name="a_faire_pour_la_semaine_prochaine"/></text:h>
      <text:p text:style-name="Text_20_body">Feuile d'exercice : https://nuage03.apps.education.fr/index.php/s/xnTgkbEg6cPkzDf</text:p>
      <text:p text:style-name="Text_20_body">Ex 1 et 2</text:p>
      <text:p text:style-name="Text_20_body"><draw:frame draw:style-name="media" draw:name="1" text:anchor-type="as-char" draw:z-index="1" svg:width="17.4625cm" style:rel-width="100%" svg:height="4.445cm" style:rel-height="scale"><draw:image xlink:href="Pictures/a07a27c21c5b70807cbcb5ed84dec70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09T17::30:19</meta:creation-date>
    <dc:creator>Generated</dc:creator>
    <dc:date>2026-08-09T17::30:19</dc:date>
    <dc:language>en-US</dc:language>
    <meta:editing-cycles>1</meta:editing-cycles>
    <meta:editing-duration>PT0S</meta:editing-duration>
    <dc:title>3eme:seance_22</dc:title>
  </office:meta>
</office:document-meta>
</file>