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_energie_electrique_lecon"/><text:bookmark-start text:name="__RefHeading___chapitre_ixl_energie_electrique_1"/><text:bookmark-start text:name="chapitre_ixl_energie_electrique"/>Chapitre IX : L'énergie électrique<text:bookmark-end text:name="__RefHeading___chapitre_ixl_energie_electrique_1"/><text:bookmark-end text:name="chapitre_ixl_energie_electrique"/></text:h>
      <text:h text:style-name="Heading_20_2" text:outline-level="2"><text:bookmark-start text:name="__RefHeading___i._energie_electrique_2"/><text:bookmark-start text:name="i._energie_electrique"/>I. Energie électrique<text:bookmark-end text:name="__RefHeading___i._energie_electrique_2"/><text:bookmark-end text:name="i._energie_electriqu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right">   <text:line-break/>Grandeur physique</text:p>
          </table:table-cell>
          <table:table-cell office:value-type="string" table:style-name="tablecell">
            <text:p text:style-name="tablealignleft"> <text:line-break/>Symbole de la grandeur physique</text:p>
          </table:table-cell>
          <table:table-cell office:value-type="string" table:style-name="tablecell">
            <text:p text:style-name="tablealignleft"> <text:line-break/>Unité</text:p>
          </table:table-cell>
          <table:table-cell office:value-type="string" table:style-name="tablecell">
            <text:p text:style-name="tablealignleft"> <text:line-break/>Symbole de l'unité</text:p>
          </table:table-cell>
          <table:table-cell office:value-type="string" table:style-name="tablecell">
            <text:p text:style-name="tablealignleft"> <text:line-break/>Appareil de mesure</text:p>
          </table:table-cell>
        </table:table-row>
        <table:table-row>
          <table:table-cell office:value-type="string" table:style-name="tablecell">
            <text:p text:style-name="tablealignleft"> <text:line-break/>Energie</text:p>
          </table:table-cell>
          <table:table-cell office:value-type="string" table:style-name="tablecell">
            <text:p text:style-name="tablealignleft"> <text:line-break/>E</text:p>
          </table:table-cell>
          <table:table-cell office:value-type="string" table:style-name="tablecell">
            <text:p text:style-name="tablealignleft"> <text:line-break/>Joule <text:line-break/>  <text:line-break/>ou <text:line-break/> <text:line-break/>kilowattheure</text:p>
          </table:table-cell>
          <table:table-cell office:value-type="string" table:style-name="tablecell">
            <text:p text:style-name="tablealignleft"> <text:line-break/>J <text:line-break/>  <text:line-break/>ou <text:line-break/> <text:line-break/>kWh</text:p>
          </table:table-cell>
          <table:table-cell office:value-type="string" table:style-name="tablecell">
            <text:p text:style-name="tablealignleft"> <text:line-break/>  <text:line-break/> <text:line-break/>compteur électrique</text:p>
          </table:table-cell>
        </table:table-row>
      </table:table>
      <text:h text:style-name="Heading_20_2" text:outline-level="2"><text:bookmark-start text:name="__RefHeading___ii._puissance_et_energie_3"/><text:bookmark-start text:name="ii._puissance_et_energie"/>II. Puissance et énergie<text:bookmark-end text:name="__RefHeading___ii._puissance_et_energie_3"/><text:bookmark-end text:name="ii._puissance_et_energie"/></text:h>
      <text:p text:style-name="Text_20_body">Pour calculer l’énergie électrique E consommée par un appareil de puissance P pendant un temps t, il suffit donc de multiplier la puissance électrique par le temps d’utilisation :</text:p>
      <text:p text:style-name="Text_20_body">E = P x t</text:p>
      <text:p text:style-name="Text_20_body">E en J, P en W et t en s</text:p>
      <text:p text:style-name="Text_20_body">ou E en kWh, P en kW et t en h</text:p>
      <text:p text:style-name="Text_20_body">Donc E= 1kWh = P . t = 1000 x 3600 = 3 600 000 J</text:p>
      <text:p text:style-name="Text_20_body">Pour être à l'aise avec cette formule, il faut savoir convertir des durées : Voir méthode</text:p>
      <text:h text:style-name="Heading_20_2" text:outline-level="2"><text:bookmark-start text:name="__RefHeading___iii._energie_bilan_et_transferts_4"/><text:bookmark-start text:name="iii._energie_bilan_et_transferts"/>III. Énergie, bilan et transferts<text:bookmark-end text:name="__RefHeading___iii._energie_bilan_et_transferts_4"/><text:bookmark-end text:name="iii._energie_bilan_et_transferts"/></text:h>
      <text:p text:style-name="Text_20_body">L'énergie se <text:span text:style-name="Strong_20_Emphasis">conserve</text:span>. L'énergie reçue par un dispositif est égale à celle qu'on obtient.</text:p>
      <text:p text:style-name="Text_20_body">Le **rendement **est le **pourcentage **d'énergie utile obtenue.</text:p>
      <text:p text:style-name="Text_20_body"><text:span text:style-name="Strong_20_Emphasis">Pour une lampe :</text:span></text:p>
      <text:p text:style-name="Text_20_body"><draw:frame draw:style-name="media" draw:name="0" text:anchor-type="as-char" draw:z-index="0" svg:width="6.2441666666667cm" style:rel-width="100%" svg:height="2.38125cm" style:rel-height="scale"><draw:image xlink:href="Pictures/d6d8bb98a50198a54460154474c3c33a.png" xlink:type="simple" xlink:show="embed" xlink:actuate="onLoad"/></draw:frame></text:p>
      <text:p text:style-name="Text_20_body"><text:span text:style-name="Strong_20_Emphasis">Pour un moteur</text:span></text:p>
      <text:p text:style-name="Text_20_body"><draw:frame draw:style-name="media" draw:name="1" text:anchor-type="as-char" draw:z-index="1" svg:width="6.19125cm" style:rel-width="100%" svg:height="2.38125cm" style:rel-height="scale"><draw:image xlink:href="Pictures/b2ca0e9a55ff61b0daa0512b4a316076.png" xlink:type="simple" xlink:show="embed" xlink:actuate="onLoad"/></draw:frame></text:p>
      <text:p text:style-name="Text_20_body">Pour une résistance chauffante :</text:p>
      <text:p text:style-name="Text_20_body"><draw:frame draw:style-name="media" draw:name="2" text:anchor-type="as-char" draw:z-index="2" svg:width="8.1491666666667cm" style:rel-width="100%" svg:height="1.7727083333333cm" style:rel-height="scale"><draw:image xlink:href="Pictures/10d78a8cbbda03efa462e23f544d2239.png" xlink:type="simple" xlink:show="embed" xlink:actuate="onLoad"/></draw:frame></text:p>
      <text:p text:style-name="Text_20_body">Un transfert d'énergie se fait par :</text:p>
      <text:p text:style-name="Text_20_body">- **conduction **thermique (l'énergie thermique se transmet dans la matière sans déplacement de matière)</text:p>
      <text:p text:style-name="Text_20_body">- **convection ** (l'énergie thermique se transmet par déplacement de la matière)</text:p>
      <text:p text:style-name="Text_20_body">- <text:span text:style-name="Strong_20_Emphasis">rayonnement</text:span></text:p>
      <text:h text:style-name="Heading_20_2" text:outline-level="2"><text:bookmark-start text:name="__RefHeading___iv._appareils_en_veille_5"/><text:bookmark-start text:name="iv._appareils_en_veille"/>IV. Appareils en veille<text:bookmark-end text:name="__RefHeading___iv._appareils_en_veille_5"/><text:bookmark-end text:name="iv._appareils_en_veille"/></text:h>
      <text:p text:style-name="Text_20_body">Activité p 135</text:p>
      <text:p text:style-name="Text_20_body">Calculons le coût annuel de la veille d'une télévision.</text:p>
      <text:p text:style-name="Text_20_body">Puissance de la télévision en veille : P = 5W</text:p>
      <text:p text:style-name="Text_20_body">Elle est en veille 19h/jour.</text:p>
      <text:p text:style-name="Text_20_body">Par an : </text:p>
      <text:p text:style-name="Text_20_body">(1 an = 365,25 jours)</text:p>
      <text:p text:style-name="Text_20_body">Énergie consommée en 1 an : E = P x t</text:p>
      <text:p text:style-name="Text_20_body">E en kWh (je choisis cette unité car je connais le coût d'1kWh : 15c€ environ)</text:p>
      <text:p text:style-name="Text_20_body">P en kW</text:p>
      <text:p text:style-name="Text_20_body">t en h</text:p>
      <text:p text:style-name="Text_20_body">Prix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Prix en €</text:p>
          </table:table-cell>
        </table:table-row>
        <table:table-row>
          <table:table-cell office:value-type="string" table:style-name="tablecell">
            <text:p text:style-name="tablealignleft">34,7kWh</text:p>
          </table:table-cell>
          <table:table-cell office:value-type="string" table:style-name="tablecell">
            <text:p text:style-name="tablealignleft">? €</text:p>
          </table:table-cell>
        </table:table-row>
        <table:table-row>
          <table:table-cell office:value-type="string" table:style-name="tablecell">
            <text:p text:style-name="tablealignleft">1 kWh</text:p>
          </table:table-cell>
          <table:table-cell office:value-type="string" table:style-name="tablecell">
            <text:p text:style-name="tablealignleft">0,15€</text:p>
          </table:table-cell>
        </table:table-row>
      </table:table>
      <text:p text:style-name="Text_20_body"> pour 1 seul foyer.</text:p>
      <text:p text:style-name="Text_20_body">Pour 30 millions de foyers si chaque foyer a une seule télévision :</text:p>
      <text:p text:style-name="Text_20_body"> !!!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3:25</meta:creation-date>
    <dc:creator>Generated</dc:creator>
    <dc:date>2026-08-09T17::33:25</dc:date>
    <dc:language>en-US</dc:language>
    <meta:editing-cycles>1</meta:editing-cycles>
    <meta:editing-duration>PT0S</meta:editing-duration>
    <dc:title>3eme:l_energie_electrique_lecon</dc:title>
  </office:meta>
</office:document-meta>
</file>