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des_signaux_pour_observer_et_communiquer:programme"/><text:bookmark-start text:name="__RefHeading___programme_1"/><text:bookmark-start text:name="programme"/>Programme<text:bookmark-end text:name="__RefHeading___programme_1"/><text:bookmark-end text:name="programme"/></text:h>
      <text:p text:style-name="Text_20_body">1. Signaux lumineux<text:line-break/>
<text:line-break/>
Distinguer une source primaire (objet lumineux) d'un objet diffusant.<text:line-break/>
<text:line-break/>
Exploiter expérimentalement la propagation rectiligne de la lumière dans le vide et le modèle du rayon lumineux.<text:line-break/>
<text:line-break/>
Utiliser l'unité « année-lumière » comme unité de distance.<text:line-break/>
<text:line-break/>
- Lumière : sources, propagation, vitesse de propagation, année-lumière.<text:line-break/>
<text:line-break/>
- Modèle du rayon lumineux.</text:p>
      <text:p text:style-name="Text_20_body">2. Signaux sonores<text:line-break/>
<text:line-break/>
Décrire les conditions de propagation d'un son.<text:line-break/>
<text:line-break/>
Relier la distance parcourue par un son à la durée de propagation.<text:line-break/>
<text:line-break/>
- Vitesse de propagation.<text:line-break/>
<text:line-break/>
- Notion de fréquence : sons audibles, infrasons et ultrasons.</text:p>
      <text:p text:style-name="Text_20_body">3. Signal et information<text:line-break/>
<text:line-break/>
Comprendre que l'utilisation du son et de la lumière permet d'émettre, de transporter un signal donc une informa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0::08:28</meta:creation-date>
    <dc:creator>Generated</dc:creator>
    <dc:date>2026-09-15T10::08:28</dc:date>
    <dc:language>en-US</dc:language>
    <meta:editing-cycles>1</meta:editing-cycles>
    <meta:editing-duration>PT0S</meta:editing-duration>
    <dc:title>3eme:des_signaux_pour_observer_et_communiquer:programme</dc:title>
  </office:meta>
</office:document-meta>
</file>