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5081bc3918e81877d30f04b22a4441.png"/>
  <manifest:file-entry manifest:media-type="image/png" manifest:full-path="Pictures/c4e0ca0f409fa18dc72cf02f675fd8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ote_lecon"/><text:bookmark-start text:name="__RefHeading___cote_lecon_1"/><text:bookmark-start text:name="cote_lecon"/>Côté leçon<text:bookmark-end text:name="__RefHeading___cote_lecon_1"/><text:bookmark-end text:name="cote_lecon"/></text:h>
      <text:h text:style-name="Heading_20_2" text:outline-level="2"><text:bookmark-start text:name="__RefHeading___page_de_presentation_2"/><text:bookmark-start text:name="page_de_presentation"/>Page de présentation<text:bookmark-end text:name="__RefHeading___page_de_presentation_2"/><text:bookmark-end text:name="page_de_presentation"/></text:h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2 2023</text:p>
      <text:h text:style-name="Heading_20_2" text:outline-level="2"><text:bookmark-start text:name="__RefHeading___page_de_consignes_3"/><text:bookmark-start text:name="page_de_consignes"/>Page de consignes<text:bookmark-end text:name="__RefHeading___page_de_consignes_3"/><text:bookmark-end text:name="page_de_consignes"/></text:h>
      <text:h text:style-name="Heading_20_2" text:outline-level="2"><text:bookmark-start text:name="__RefHeading___revisions_de_mecanique_de_4eme_4"/><text:bookmark-start text:name="revisions_de_mecanique_de_4eme"/>Révisions de mécanique de 4ème<text:bookmark-end text:name="__RefHeading___revisions_de_mecanique_de_4eme_4"/><text:bookmark-end text:name="revisions_de_mecanique_de_4eme"/></text:h>
      <text:p text:style-name="Text_20_body">Recopier la carte mentale p 62 63 dans le cahier côté leçon.</text:p>
      <text:p text:style-name="Text_20_body"><draw:frame draw:style-name="media" draw:name="0" text:anchor-type="as-char" draw:z-index="0" svg:width="25.347083333333cm" style:rel-width="100%" svg:height="17.859375cm" style:rel-height="scale"><draw:image xlink:href="Pictures/d65081bc3918e81877d30f04b22a4441.png" xlink:type="simple" xlink:show="embed" xlink:actuate="onLoad"/></draw:frame></text:p>
      <text:h text:style-name="Heading_20_2" text:outline-level="2"><text:bookmark-start text:name="__RefHeading___chapitre_ivgravitation_universelle_et_evolution_de_l_univers_5"/><text:bookmark-start text:name="chapitre_ivgravitation_universelle_et_evolution_de_l_univers"/>Chapitre IV : gravitation universelle et évolution de l'Univers<text:bookmark-end text:name="__RefHeading___chapitre_ivgravitation_universelle_et_evolution_de_l_univers_5"/><text:bookmark-end text:name="chapitre_ivgravitation_universelle_et_evolution_de_l_univer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V : Gravitation universelle et évolution de l'Univers</text:span></text:p><text:p text:style-name="Text_20_body"><text:span text:style-name="Strong_20_Emphasis">I. Qu'est-ce que la gravitation universelle ?</text:span></text:p><text:p text:style-name="Text_20_body">La gravitation est une <text:span text:style-name="Strong_20_Emphasis">interaction attractive</text:span> entre deux objets qui ont une masse. C'est une <text:span text:style-name="Strong_20_Emphasis">interaction à distance</text:span> qui dépend de la distance qui sépare les deux objets.</text:p><text:p text:style-name="Text_20_body">La gravitation gouverne tout l’**Univers ** (système solaire, étoiles, galaxies et pommes).</text:p><text:p text:style-name="Text_20_body"><text:span text:style-name="Strong_20_Emphasis">II. Les forces de gravitation</text:span></text:p><text:p text:style-name="Text_20_body">La gravitation qui s'exerce entre 2 objets A et B peut être modélisée par deux forces  et  :</text:p><text:p text:style-name="Text_20_body">- de même direction</text:p><text:p text:style-name="Text_20_body">- de même valeur</text:p><text:p text:style-name="Text_20_body">- de sens opposé.</text:p><text:p text:style-name="Text_20_body">- de valeur</text:p><text:p text:style-name="Text_20_body"> : masse de l'objet A</text:p><text:p text:style-name="Text_20_body"> : masse de l'objet B</text:p><text:p text:style-name="Text_20_body"> : distance séparant les centres de gravité des 2 objets</text:p><text:p text:style-name="Text_20_body"> : constante de gravitation </text:p><text:p text:style-name="Text_20_body">(formule à ne pas connaître par coeur mais à savoir utiliser)</text:p><text:p text:style-name="Text_20_body"><draw:frame draw:style-name="media" draw:name="1" text:anchor-type="as-char" draw:z-index="1" svg:width="7.46125cm" style:rel-width="100%" svg:height="2.8045833333333cm" style:rel-height="scale"><draw:image xlink:href="Pictures/c4e0ca0f409fa18dc72cf02f675fd89c.png" xlink:type="simple" xlink:show="embed" xlink:actuate="onLoad"/></draw:frame></text:p><text:p text:style-name="Text_20_body"><text:span text:style-name="Strong_20_Emphasis">III. L'évolution de l'Univers</text:span></text:p><text:p text:style-name="Text_20_body">L'Univers a environ <text:span text:style-name="Strong_20_Emphasis">13,8 milliards d'années</text:span>. C'est la théorie du big bang.</text:p><text:p text:style-name="Text_20_body">**L'hydrogène **et **l'hélium **sont les éléments les plus abondants dans l'Univers. Ils se sont formés dès le début.</text:p><text:p text:style-name="Text_20_body">Les éléments plus lourds apparaissent lors de la **fusion **dans les étoiles.</text:p><text:p text:style-name="Text_20_body">La contraction de la matière est due à la gravité qui rapproche les particules de matière à cause de leur masse.</text:p><text:p text:style-name="Text_20_body">L'Univers est en expansion. Les Galaxies s'éloignent les unes des autres.</text:p><text:p text:style-name="Text_20_body">Le système solaire est né il y a <text:span text:style-name="Strong_20_Emphasis">4,6 milliards d'années</text:span>, c'est à dire bien après la naissance de l'Univers.</text:p></table:table-cell></table:table-row></table:table></draw:text-box></draw:frame></text:p>
      <text:h text:style-name="Heading_20_2" text:outline-level="2"><text:bookmark-start text:name="__RefHeading___chapitre_vpoids_et_masse_6"/><text:bookmark-start text:name="chapitre_vpoids_et_masse"/>Chapitre V : Poids et masse<text:bookmark-end text:name="__RefHeading___chapitre_vpoids_et_masse_6"/><text:bookmark-end text:name="chapitre_vpoids_et_mass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. Le poids d'un objet</text:span></text:p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p text:style-name="Text_20_body"><text:span text:style-name="Strong_20_Emphasis">II. Poids et masse</text:span></text:p><text:p text:style-name="Text_20_body">Le poids est une force :</text:p><table:table table:style-name="Table"><table:table-column/><table:table-row><table:table-cell office:value-type="string" table:style-name="tablecell"><text:p text:style-name="tablealignleft"> <text:line-break/>- point d'application : le centre de gravité de l'objet <text:line-break/> <text:line-break/>- direction : la verticale <text:line-break/> <text:line-break/>- sens : de haut en bas, l'objet est attirée vers la Terre <text:line-break/> <text:line-break/>- valeur :  <text:line-break/> <text:line-break/>P : poids en N <text:line-break/> <text:line-break/>m : masse en kg <text:line-break/> <text:line-break/>g : intensité de la pesanteur en N/kg</text:p></table:table-cell></table:table-row></table:table><text:p text:style-name="Text_20_body">g dépend du lieu</text:p><text:p text:style-name="Text_20_body">g sur Terre à Paris = 9,81N/kg</text:p><text:p text:style-name="Text_20_body">g sur la Lune = 1,6N/kg</text:p><text:p text:style-name="Text_20_body"><text:span text:style-name="Strong_20_Emphasis">Exemple :</text:span></text:p><text:p text:style-name="Text_20_body"><text:span text:style-name="Emphasis">La force de résistance minimum est indiquée sur cette plaque. Elle indique la force minimale que la plaque peut supporter.</text:span></text:p><text:p text:style-name="Text_20_body"><text:span text:style-name="Emphasis">Quelle masse minimale cette plaque peut-elle supporter ?</text:span></text:p><text:p text:style-name="Text_20_body"><text:span text:style-name="Emphasis">g = 9,81 N/kg</text:span></text:p><text:p text:style-name="Text_20_body"><text:span text:style-name="Emphasis">Solution :</text:span></text:p><text:p text:style-name="Text_20_body"><text:span text:style-name="Emphasis">La force de résistance minimum est de 125 kN.</text:span></text:p><text:p text:style-name="Text_20_body"><text:span text:style-name="Emphasis">Cela équivaut à une masse de $m = \frac P g = \frac {125 000} {9,81} = 12,7 \times 10^3 kg$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2:05</meta:creation-date>
    <dc:creator>Generated</dc:creator>
    <dc:date>2026-08-10T00::52:05</dc:date>
    <dc:language>en-US</dc:language>
    <meta:editing-cycles>1</meta:editing-cycles>
    <meta:editing-duration>PT0S</meta:editing-duration>
    <dc:title>3eme:cote_lecon</dc:title>
  </office:meta>
</office:document-meta>
</file>