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f250acdded60a5d0b3a6fa6d7f8880.png"/>
  <manifest:file-entry manifest:media-type="image/png" manifest:full-path="Pictures/9e663f9c691920c21451aa9735fc32b8.png"/>
  <manifest:file-entry manifest:media-type="image/png" manifest:full-path="Pictures/6c47f4a7bd48d783967c54aae213a671.png"/>
  <manifest:file-entry manifest:media-type="image/png" manifest:full-path="Pictures/f79ee7fb72980b540d3ea8ce4dcd96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cote_exercice"/><text:bookmark-start text:name="__RefHeading___cote_exercice_1"/><text:bookmark-start text:name="cote_exercice"/>Côté exercice<text:bookmark-end text:name="__RefHeading___cote_exercice_1"/><text:bookmark-end text:name="cote_exercice"/></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xercices calculatoires.</text:span></text:p><text:list text:style-name="Numbering_20_1" text:continue-numbering="false"><text:list-item><text:p text:style-name="Numbering_20_1_Content_First"> Calculer la force exercée par la Terre sur le Soleil.</text:p></text:list-item><text:list-item><text:p text:style-name="Numbering_20_1_Content"> Calculer la force exercée par la Terre sur la Lune.</text:p></text:list-item><text:list-item><text:p text:style-name="Numbering_20_1_Content"> Calculer la force exercée par la Terre sur votre trousse. On prend une masse de 200g pour la trousse. Il faut bien penser à convertir en kg.</text:p></text:list-item><text:list-item><text:p text:style-name="Numbering_20_1_Content_Last"> Calculer la force exercée par un stylo sur un autre espacé de 10cm. On prend une masse de 5g pour la trousse. Il faut bien penser à convertir en kg.</text:p></text:list-item></text:list><table:table table:style-name="Table"><table:table-column/><table:table-column/><table:table-column/><table:table-row><table:table-cell office:value-type="string" table:style-name="tablecell"><text:p text:style-name="tablealignleft"> &lt;font inherit/inherit;;inherit;;transparent&gt;Masse du Soleil : m<text:span text:style-name="sub">S</text:span> = 2,0 × 10<text:span text:style-name="sup">30</text:span> kg&lt;/font&gt; </text:p></table:table-cell><table:table-cell office:value-type="string" table:style-name="tablecell"><text:p text:style-name="tablealignleft"> &lt;font inherit/inherit;;inherit;;transparent&gt;Masse de la Lune : m<text:span text:style-name="sub">L</text:span> = 7,342 × 10<text:span text:style-name="sup">22</text:span> kg&lt;/font&gt; </text:p></table:table-cell><table:table-cell office:value-type="string" table:style-name="tablecell"><text:p text:style-name="tablealignleft">Distance Terre-Lune : d = 3 84 000 km</text:p></table:table-cell></table:table-row><table:table-row><table:table-cell office:value-type="string" table:style-name="tablecell"><text:p text:style-name="tablealignleft"> &lt;font inherit/inherit;;inherit;;transparent&gt;Masse de la Terre : m<text:span text:style-name="sub">T</text:span> = 6,0 × 10<text:span text:style-name="sup">24</text:span> kg&lt;/font&gt; </text:p></table:table-cell><table:table-cell office:value-type="string" table:style-name="tablecell"><text:p text:style-name="tablealignleft"> &lt;font inherit/inherit;;inherit;;transparent&gt;Distance Terre-Soleil : d = 150 × 10<text:span text:style-name="sup">6</text:span> km&lt;/font&gt; </text:p></table:table-cell><table:table-cell office:value-type="string" table:style-name="tablecell"><text:p text:style-name="tablealignleft"> &lt;font inherit/inherit;;inherit;;transparent&gt;R&lt;/font&gt;  ayon de la Terre : R &lt;sub&gt; T &lt;/sub&gt; = 6400 km</text:p></table:table-cell></table:table-row></table:table></table:table-cell></table:table-row></table:table></draw:text-box></draw:frame></text:p>
      <text:p text:style-name="Text_20_body"><text:span text:style-name="Strong_20_Emphasis">Correction</text:span></text:p>
      <text:p text:style-name="Text_20_body"><draw:frame draw:style-name="PluginODTAutoStyle_Frame_5_text_frame" draw:name="Frame2" text:anchor-type="paragraph" svg:width="484.72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xercices calculatoires.</text:span></text:p><text:p text:style-name="Text_20_body"><text:span text:style-name="Strong_20_Emphasis">Calculer la force exercée par la Terre sur le Soleil.</text:span></text:p><text:p text:style-name="Text_20_body">C'est la même valeur que la force exercée par le Soleil sur la Terre.</text:p><text:p text:style-name="Text_20_body"><text:span text:style-name="Strong_20_Emphasis">Calculer la force exercée par la Terre sur la Lune.</text:span></text:p><text:p text:style-name="Text_20_body"><text:span text:style-name="Strong_20_Emphasis">Calculer la force exercée par la Terre sur votre trousse.</text:span></text:p><text:p text:style-name="Text_20_body">m<text:span text:style-name="sub">trousse</text:span>  = 200g = 0,2 kg</text:p><text:p text:style-name="Text_20_body"><text:span text:style-name="Strong_20_Emphasis">Calculer la force exercée par un stylo sur un autre espacé de 10cm.</text:span></text:p><text:p text:style-name="Text_20_body">m<text:span text:style-name="sub">stylo</text:span>  = 5g = 0,005 kg</text:p><text:p text:style-name="Text_20_body">Cette force est extrêmement faible.</text:p></table:table-cell></table:table-row></table:table></draw:text-box></draw:frame></text:p>
      <text:h text:style-name="Heading_20_2" text:outline-level="2"><text:bookmark-start text:name="__RefHeading___exercice_10_p_77_2"/><text:bookmark-start text:name="exercice_10_p_77"/>Exercice 10 p 77<text:bookmark-end text:name="__RefHeading___exercice_10_p_77_2"/><text:bookmark-end text:name="exercice_10_p_77"/></text:h>
      <text:p text:style-name="Text_20_body"><draw:frame draw:style-name="media" draw:name="0" text:anchor-type="as-char" draw:z-index="0" svg:width="16.853958333333cm" svg:height="23.283333333333cm"><draw:image xlink:href="Pictures/8af250acdded60a5d0b3a6fa6d7f8880.png" xlink:type="simple" xlink:show="embed" xlink:actuate="onLoad"/></draw:frame></text:p>
      <text:h text:style-name="Heading_20_2" text:outline-level="2"><text:bookmark-start text:name="__RefHeading___exercice_11_p_77_3"/><text:bookmark-start text:name="exercice_11_p_77"/>Exercice 11 p 77<text:bookmark-end text:name="__RefHeading___exercice_11_p_77_3"/><text:bookmark-end text:name="exercice_11_p_77"/></text:h>
      <text:p text:style-name="Text_20_body"><draw:frame draw:style-name="media" draw:name="1" text:anchor-type="as-char" draw:z-index="1" svg:width="17.250833333333cm" style:rel-width="100%" svg:height="17.568333333333cm" style:rel-height="scale"><draw:image xlink:href="Pictures/9e663f9c691920c21451aa9735fc32b8.png" xlink:type="simple" xlink:show="embed" xlink:actuate="onLoad"/></draw:frame></text:p>
      <text:h text:style-name="Heading_20_2" text:outline-level="2"><text:bookmark-start text:name="__RefHeading___exercice_8_p_90_4"/><text:bookmark-start text:name="exercice_8_p_90"/>Exercice 8 p 90<text:bookmark-end text:name="__RefHeading___exercice_8_p_90_4"/><text:bookmark-end text:name="exercice_8_p_90"/></text:h>
      <text:p text:style-name="Text_20_body"><draw:frame draw:style-name="media" draw:name="2" text:anchor-type="as-char" draw:z-index="2" svg:width="36.142083333333cm" style:rel-width="100%" svg:height="33.152291666667cm" style:rel-height="scale"><draw:image xlink:href="Pictures/6c47f4a7bd48d783967c54aae213a671.png" xlink:type="simple" xlink:show="embed" xlink:actuate="onLoad"/></draw:frame></text:p>
      <text:h text:style-name="Heading_20_2" text:outline-level="2"><text:bookmark-start text:name="__RefHeading___exercice_11_p_91_5"/><text:bookmark-start text:name="exercice_11_p_91"/>Exercice 11 p 91<text:bookmark-end text:name="__RefHeading___exercice_11_p_91_5"/><text:bookmark-end text:name="exercice_11_p_91"/></text:h>
      <text:p text:style-name="Text_20_body">a. P = 3,2N</text:p>
      <text:p text:style-name="Text_20_body">b. </text:p>
      <text:p text:style-name="Text_20_body"><text:span text:style-name="Emphasis">P en N</text:span></text:p>
      <text:p text:style-name="Text_20_body"><text:span text:style-name="Emphasis">g en N/kg</text:span></text:p>
      <text:p text:style-name="Text_20_body"><text:span text:style-name="Emphasis">m en kg</text:span></text:p>
      <text:h text:style-name="Heading_20_2" text:outline-level="2"><text:bookmark-start text:name="__RefHeading___exercice_13_p_91_6"/><text:bookmark-start text:name="exercice_13_p_91"/>Exercice 13 p 91<text:bookmark-end text:name="__RefHeading___exercice_13_p_91_6"/><text:bookmark-end text:name="exercice_13_p_91"/></text:h>
      <text:p text:style-name="Text_20_body"><text:span text:style-name="Emphasis">P en N</text:span></text:p>
      <text:p text:style-name="Text_20_body"><text:span text:style-name="Emphasis">m en kg</text:span></text:p>
      <text:p text:style-name="Text_20_body"><text:span text:style-name="Emphasis">g en N/kg</text:span></text:p>
      <text:h text:style-name="Heading_20_2" text:outline-level="2"><text:bookmark-start text:name="__RefHeading___dnb_blanc_p_93_7"/><text:bookmark-start text:name="dnb_blanc_p_93"/>DNB Blanc p 93<text:bookmark-end text:name="__RefHeading___dnb_blanc_p_93_7"/><text:bookmark-end text:name="dnb_blanc_p_93"/></text:h>
      <text:p text:style-name="Text_20_body"><draw:frame draw:style-name="PluginODTAutoStyle_Frame_9_text_frame" draw:name="Frame3" text:anchor-type="paragraph" svg:width="484.722pt" draw:z-index="0" svg:min-height="1cm"><draw:text-box><table:table table:style-name="Table"><table:table-column table:style-name="odt_auto_style_table_column_4_1"/><table:table-row><table:table-cell office:value-type="string" table:style-name="tablecell"><text:p text:style-name="tablealignleft">1. a. Le poids est une force et s'exprime en Newton.</text:p><text:p text:style-name="Text_20_body">b. Le poids <text:span text:style-name="Strong_20_Emphasis">P</text:span> dépend du lieu tout comme l'intensité de la pesanteur <text:span text:style-name="Strong_20_Emphasis">g</text:span>.</text:p><text:p text:style-name="Text_20_body">c. La masse d'un objet est identique sur la Terre, la Lune et autre endroit. La masse est liée au nombre d'atome. Si le nombre d'atome ne change pas, la masse ne peut pas changer.</text:p><text:p text:style-name="Text_20_body">d. Le poids et la masse sont 2 grandeurs proportionnelles :</text:p><text:p text:style-name="Text_20_body">- sur le graphique P en fonction de la masse, on obtient une droite qui passe par l'origine</text:p><text:p text:style-name="Text_20_body">- la relation P = m x g avec g constante montre que P est proportionnel à m</text:p><text:p text:style-name="Text_20_body">e. P = m x g</text:p><text:p text:style-name="Text_20_body"><text:span text:style-name="Emphasis">P en N</text:span></text:p><text:p text:style-name="Text_20_body"><text:span text:style-name="Emphasis">m en kg</text:span></text:p><text:p text:style-name="Text_20_body"><text:span text:style-name="Emphasis">g en N/kg</text:span></text:p><text:p text:style-name="Text_20_body">P = 1 x 9,8 = 9,8N</text:p><text:p text:style-name="Text_20_body">2.</text:p><text:p text:style-name="Text_20_body">P = m x g</text:p><text:p text:style-name="Text_20_body"><text:span text:style-name="Emphasis">P en N</text:span></text:p><text:p text:style-name="Text_20_body"><text:span text:style-name="Emphasis">m en kg</text:span></text:p><text:p text:style-name="Text_20_body"><text:span text:style-name="Emphasis">g en N/kg</text:span></text:p><text:p text:style-name="Text_20_body">La roche 10057 a une masse m = 919g = 0,919kg</text:p><text:p text:style-name="Text_20_body">(il faut convertir en kg car la relation P = m x g demande que m soit en kg)</text:p><text:p text:style-name="Text_20_body">g est celui de la Lune g = 1,6 N/kg</text:p><text:p text:style-name="Text_20_body">P = 0,919 x 1,6 = 1,5N</text:p><text:p text:style-name="Text_20_body">3.</text:p><text:p text:style-name="Text_20_body">P = m x g</text:p><text:p text:style-name="Text_20_body"><text:span text:style-name="Emphasis">P en N</text:span></text:p><text:p text:style-name="Text_20_body"><text:span text:style-name="Emphasis">m en kg</text:span></text:p><text:p text:style-name="Text_20_body"><text:span text:style-name="Emphasis">g en N/kg</text:span></text:p><text:p text:style-name="Text_20_body">La roche 10057 a une masse m = 919g = 0,919kg quel que soit le lieu</text:p><text:p text:style-name="Text_20_body">(il faut convertir en kg car la relation P = m x g demande que m soit en kg)</text:p><text:p text:style-name="Text_20_body">g est celui de la Terre g = 9,8 N/kg</text:p><text:p text:style-name="Text_20_body">P = 0,919 x 9,8 = 9N</text:p><text:p text:style-name="Text_20_body">4. a. Point d'application : centre de gravité de la toche</text:p><text:p text:style-name="Text_20_body">Direction : verticale / droite passant par le centre de la Terre</text:p><text:p text:style-name="Text_20_body">sens : vers le bas / vers le centre de la Terre</text:p><text:p text:style-name="Text_20_body">valeur : 9N</text:p><text:p text:style-name="Text_20_body">b. La flèche a une longueur de 4,5cm. Cela représente 9N.</text:p><text:p text:style-name="Text_20_body">On cherche à savoir quelle force va être représentée par un segment de 1cm.</text:p><table:table table:style-name="Table"><table:table-column/><table:table-column/><table:table-row><table:table-cell office:value-type="string" table:style-name="tableheader"><text:p text:style-name="Table_20_Heading">Longueur en cm</text:p></table:table-cell><table:table-cell office:value-type="string" table:style-name="tableheader"><text:p text:style-name="Table_20_Heading">Force en N</text:p></table:table-cell></table:table-row><table:table-row><table:table-cell office:value-type="string" table:style-name="tablecell"><text:p text:style-name="tablealignleft">4,5cm</text:p></table:table-cell><table:table-cell office:value-type="string" table:style-name="tablecell"><text:p text:style-name="tablealignleft">9N</text:p></table:table-cell></table:table-row><table:table-row><table:table-cell office:value-type="string" table:style-name="tablecell"><text:p text:style-name="tablealignleft">1cm</text:p></table:table-cell><table:table-cell office:value-type="string" table:style-name="tablecell"><text:p text:style-name="tablealignleft">?</text:p></table:table-cell></table:table-row></table:table><text:p text:style-name="Text_20_body">L'échelle est de 1cm pour 2N</text:p><text:p text:style-name="Text_20_body">5.</text:p><text:p text:style-name="Text_20_body"><draw:frame draw:style-name="media" draw:name="3" text:anchor-type="as-char" draw:z-index="3" svg:width="15.901458333333cm" svg:height="5.5033333333333cm"><draw:image xlink:href="Pictures/f79ee7fb72980b540d3ea8ce4dcd967a.png" xlink:type="simple" xlink:show="embed" xlink:actuate="onLoad"/></draw:frame></text:p></table:table-cell></table:table-row></table:table></draw:text-box></draw:fram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0::52:05</meta:creation-date>
    <dc:creator>Generated</dc:creator>
    <dc:date>2026-08-10T00::52:05</dc:date>
    <dc:language>en-US</dc:language>
    <meta:editing-cycles>1</meta:editing-cycles>
    <meta:editing-duration>PT0S</meta:editing-duration>
    <dc:title>3eme:cote_exercice</dc:title>
  </office:meta>
</office:document-meta>
</file>