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viiia_la_puissance_electrique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4_p_142_2"/><text:bookmark-start text:name="ex_4_p_142"/>Ex 4 p 142<text:bookmark-end text:name="__RefHeading___ex_4_p_142_2"/><text:bookmark-end text:name="ex_4_p_142"/></text:h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h text:style-name="Heading_20_2" text:outline-level="2"><text:bookmark-start text:name="__RefHeading___ex_5_p_142_3"/><text:bookmark-start text:name="ex_5_p_142"/>Ex 5 p 142<text:bookmark-end text:name="__RefHeading___ex_5_p_142_3"/><text:bookmark-end text:name="ex_5_p_142"/></text:h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d. C'est environ la valeur de la puissance nominale de cette lampe 1,8W</text:p>
      <text:h text:style-name="Heading_20_2" text:outline-level="2"><text:bookmark-start text:name="__RefHeading___ex_7_p_142_4"/><text:bookmark-start text:name="ex_7_p_142"/>Ex 7 p 142<text:bookmark-end text:name="__RefHeading___ex_7_p_142_4"/><text:bookmark-end text:name="ex_7_p_142"/></text:h>
      <text:p text:style-name="Text_20_body">a.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58:15</meta:creation-date>
    <dc:creator>Generated</dc:creator>
    <dc:date>2026-09-15T01::58:15</dc:date>
    <dc:language>en-US</dc:language>
    <meta:editing-cycles>1</meta:editing-cycles>
    <meta:editing-duration>PT0S</meta:editing-duration>
    <dc:title>3eme:chapitre_viiia_la_puissance_electrique:exercices</dc:title>
  </office:meta>
</office:document-meta>
</file>