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e077fb1737c60d1186ac9146664b7fe.png"/>
  <manifest:file-entry manifest:media-type="image/png" manifest:full-path="Pictures/23e1936e6bda604c76e4d510cf282fc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chapitre_ii_la_puissance_electrique:tp_virtuel"/><text:bookmark-start text:name="__RefHeading___tp_virtuel_1"/><text:bookmark-start text:name="tp_virtuel"/>TP Virtuel<text:bookmark-end text:name="__RefHeading___tp_virtuel_1"/><text:bookmark-end text:name="tp_virtuel"/></text:h>
      <text:p text:style-name="Text_20_body">Nous allons utiliser ce logiciel :</text:p>
      <text:p text:style-name="Text_20_body">https://phet.colorado.edu/fr/simulation/circuit-construction-kit-dc-virtual-lab</text:p>
      <text:h text:style-name="Heading_20_3" text:outline-level="3"><text:bookmark-start text:name="__RefHeading___a._creer_le_dossier_physique_2"/><text:bookmark-start text:name="a._creer_le_dossier_physique"/>a. Créer le dossier Physique<text:bookmark-end text:name="__RefHeading___a._creer_le_dossier_physique_2"/><text:bookmark-end text:name="a._creer_le_dossier_physique"/></text:h>
      <text:p text:style-name="Text_20_body">Dans votre zone personnelle, créer un dossier Physique pour y déposer les images que vous enverrez par la suite.</text:p>
      <text:p text:style-name="Text_20_body"><draw:frame draw:style-name="media" draw:name="0" text:anchor-type="as-char" draw:z-index="0" svg:width="12.726458333333cm" svg:height="12.038541666667cm"><draw:image xlink:href="Pictures/2e077fb1737c60d1186ac9146664b7fe.png" xlink:type="simple" xlink:show="embed" xlink:actuate="onLoad"/></draw:frame></text:p>
      <text:p text:style-name="Text_20_body">puis</text:p>
      <text:p text:style-name="Text_20_body"><draw:frame draw:style-name="media" draw:name="1" text:anchor-type="as-char" draw:z-index="1" svg:width="3.571875cm" style:rel-width="100%" svg:height="1.1377083333333cm" style:rel-height="scale"><draw:image xlink:href="Pictures/23e1936e6bda604c76e4d510cf282fce.png" xlink:type="simple" xlink:show="embed" xlink:actuate="onLoad"/></draw:frame></text:p>
      <text:h text:style-name="Heading_20_3" text:outline-level="3"><text:bookmark-start text:name="__RefHeading___NoTitle_3"/><text:bookmark-start text:name="section"/><text:bookmark-end text:name="__RefHeading___NoTitle_3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1::59:31</meta:creation-date>
    <dc:creator>Generated</dc:creator>
    <dc:date>2026-09-13T11::59:31</dc:date>
    <dc:language>en-US</dc:language>
    <meta:editing-cycles>1</meta:editing-cycles>
    <meta:editing-duration>PT0S</meta:editing-duration>
    <dc:title>3eme:chapitre_ii_la_puissance_electrique:tp_virtuel</dc:title>
  </office:meta>
</office:document-meta>
</file>