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5_11_23"/><text:bookmark-start text:name="__RefHeading___semaine_du_15_11_2023_1"/><text:bookmark-start text:name="semaine_du_15_11_2023"/>Semaine du 15/11/2023<text:bookmark-end text:name="__RefHeading___semaine_du_15_11_2023_1"/><text:bookmark-end text:name="semaine_du_15_11_2023"/></text:h>
      <text:h text:style-name="Heading_20_2" text:outline-level="2"><text:bookmark-start text:name="__RefHeading___correction_du_tp_energie_puissance_2"/><text:bookmark-start text:name="correction_du_tp_energie_puissance"/>1. Correction du TP énergie puissance<text:bookmark-end text:name="__RefHeading___correction_du_tp_energie_puissance_2"/><text:bookmark-end text:name="correction_du_tp_energie_puissance"/></text:h>
      <text:p text:style-name="Text_20_body">Erreurs faites :</text:p>
      <text:p text:style-name="Text_20_body">1.</text:p>
      <text:list text:style-name="List_20_1" text:continue-numbering="false">
        <text:list-item>
          <text:p text:style-name="List_20_1_Content_First"> Avoir inversé E et t</text:p>
        </text:list-item>
        <text:list-item>
          <text:p text:style-name="List_20_1_Content_Last"> Ne pas avoir écrit E en Wh et t en h</text:p>
        </text:list-item>
      </text:list>
      <text:p text:style-name="Text_20_body">2.</text:p>
      <text:list text:style-name="List_20_1" text:continue-numbering="false">
        <text:list-item>
          <text:p text:style-name="List_20_1_Content_First"> Avoir inversé E et t. E est en asb</text:p>
        </text:list-item>
        <text:list-item>
          <text:p text:style-name="List_20_1_Content"> Manque le titre, les noms des axes, les unités</text:p>
        </text:list-item>
        <text:list-item>
          <text:p text:style-name="List_20_1_Content"> Les points en forme de + au lieu de x</text:p>
        </text:list-item>
        <text:list-item>
          <text:p text:style-name="List_20_1_Content"> Les points pas au bon endroit</text:p>
        </text:list-item>
        <text:list-item>
          <text:p text:style-name="List_20_1_Content_Last"> Avoir mis les valeurs du tableau sur les axes au lieu de graduer</text:p>
        </text:list-item>
      </text:list>
      <text:p text:style-name="Text_20_body">3. On a obtenu une droite qui passe par l'origine donc E est proportionnel à t.</text:p>
      <text:p text:style-name="Text_20_body">On ne dit pas “c'est proportionnel” ou “le graphique est proportionnel”</text:p>
      <text:p text:style-name="Text_20_body">4. Pour un point sur la droite du graphique, on fait </text:p>
      <text:h text:style-name="Heading_20_2" text:outline-level="2"><text:bookmark-start text:name="__RefHeading___lecon_chapitre_viiibl_energie_electrique_3"/><text:bookmark-start text:name="lecon_chapitre_viiibl_energie_electrique"/>2. Leçon chapitre VIIIb : l'énergie électrique<text:bookmark-end text:name="__RefHeading___lecon_chapitre_viiibl_energie_electrique_3"/><text:bookmark-end text:name="lecon_chapitre_viiibl_energi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IIIb : L'énergie électrique</text:span></text:p><text:p text:style-name="Text_20_body"><text:span text:style-name="Strong_20_Emphasis">I. Energie électrique</text:span></text:p><table:table table:style-name="Table"><table:table-column/><table:table-column/><table:table-column/><table:table-column/><table:table-column/><table:table-row><table:table-cell office:value-type="string" table:style-name="tablecell"><text:p text:style-name="tablealignleft">_PARA<text:span text:style-name="underline">TABLE_INS_Grandeur physique|_PARA</text:span>TABLE_INS_Symbole de la grandeur physique</text:p></table:table-cell><table:table-cell office:value-type="string" table:style-name="tablecell"><text:p text:style-name="tablealignleft">_PARA<text:span text:style-name="underline">TABLE_INS_Unité|_PARA</text:span>TABLE_INS_Symbole de l'unité</text:p></table:table-cell><table:table-cell office:value-type="string" table:style-name="tablecell"><text:p text:style-name="tablealignleft">_PARA<text:span text:style-name="underline">TABLE_INS_Appareil de mesure|
|_PARA</text:span>TABLE_INS_Energie</text:p></table:table-cell><table:table-cell office:value-type="string" table:style-name="tablecell"><text:p text:style-name="tablealignleft">_PARA<text:span text:style-name="underline">TABLE_INS_E|_PARA</text:span>TABLE_INS_Joule_PARA<text:span text:style-name="underline">TABLE_INS</text:span>PARA<text:span text:style-name="underline">TABLE_INS_ou_PARA</text:span>TABLE_INS<text:span text:style-name="underline">PARA</text:span>TABLE_INS_kilowattheure</text:p></table:table-cell><table:table-cell office:value-type="string" table:style-name="tablecell"><text:p text:style-name="tablealignleft">_PARA<text:span text:style-name="underline">TABLE_INS_J_PARA</text:span>TABLE_INS<text:span text:style-name="underline">PARA</text:span>TABLE_INS_ou_PARA<text:span text:style-name="underline">TABLE_INS</text:span>PARA<text:span text:style-name="underline">TABLE_INS_kWh|_PARA</text:span>TABLE_INS<text:span text:style-name="underline">PARA</text:span>TABLE_INS<text:span text:style-name="underline">PARA</text:span>TABLE_INS_compteur électrique</text:p></table:table-cell></table:table-row></table:table><text:p text:style-name="Text_20_body"><text:span text:style-name="Strong_20_Emphasis">II. Puissance et énergie</text:span></text:p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7:17</meta:creation-date>
    <dc:creator>Generated</dc:creator>
    <dc:date>2026-09-17T02::57:17</dc:date>
    <dc:language>en-US</dc:language>
    <meta:editing-cycles>1</meta:editing-cycles>
    <meta:editing-duration>PT0S</meta:editing-duration>
    <dc:title>3eme:2023-2024:semaine_du_15_11_23</dc:title>
  </office:meta>
</office:document-meta>
</file>