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88977df9ef7ffa434d8a4e084cb2e9.png"/>
  <manifest:file-entry manifest:media-type="image/png" manifest:full-path="Pictures/7ed4911b9102e20a20f87cad419590c3.png"/>
  <manifest:file-entry manifest:media-type="image/png" manifest:full-path="Pictures/3d6e8e294ba6093e25bfb34c5e79c6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08_11_23"/><text:bookmark-start text:name="__RefHeading___semaine_du_8_11_2023_1"/><text:bookmark-start text:name="semaine_du_8_11_2023"/>Semaine du 8/11/2023<text:bookmark-end text:name="__RefHeading___semaine_du_8_11_2023_1"/><text:bookmark-end text:name="semaine_du_8_11_2023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text:span text:style-name="Strong_20_Emphasis">Activité p 133</text:span></text:p>
      <text:p text:style-name="Text_20_body">1. P = 1500W = 1,5 kW</text:p>
      <text:p text:style-name="Text_20_body">2. E<text:span text:style-name="sub">début</text:span> = 1053 kWh</text:p>
      <text:p text:style-name="Text_20_body">E<text:span text:style-name="sub">fin</text:span> = 1056 kWh</text:p>
      <text:p text:style-name="Text_20_body">3. E = 1056 – 1053 = 3 kWh</text:p>
      <text:p text:style-name="Text_20_body">4. P x t = 1,5 x 2 = 3 kWh</text:p>
      <text:p text:style-name="Text_20_body">5. E = P x t</text:p>
      <text:p text:style-name="Text_20_body">P en kW</text:p>
      <text:p text:style-name="Text_20_body">t en h</text:p>
      <text:p text:style-name="Text_20_body">E kWh</text:p>
      <text:h text:style-name="Heading_20_2" text:outline-level="2"><text:bookmark-start text:name="__RefHeading___tp_energie_electrique_3"/><text:bookmark-start text:name="tp_energie_electrique"/>2. TP énergie électrique<text:bookmark-end text:name="__RefHeading___tp_energie_electrique_3"/><text:bookmark-end text:name="tp_energie_electrique"/></text:h>
      <text:p text:style-name="Text_20_body">On prend un réchaud et on le branche sur un compteur d'énergie.</text:p>
      <text:p text:style-name="Text_20_body">1. Faire un tableau et prendre des mesure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E en fonction de t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Un graphique :</text:p><text:p text:style-name="Text_20_body">- tracer les axes, E en ordonnée</text:p><text:p text:style-name="Text_20_body">- graduer</text:p><text:p text:style-name="Text_20_body">- mettre un nom aux axes et des unités</text:p><text:p text:style-name="Text_20_body">- mettre un titre</text:p><text:p text:style-name="Text_20_body">- placer les points</text:p><text:p text:style-name="Text_20_body">On ne relie pas les points un à un. On trace une droite “moyenne”.</text:p><text:p text:style-name="Text_20_body"><draw:frame draw:style-name="media" draw:name="0" text:anchor-type="as-char" draw:z-index="0" svg:width="18.997083333333cm" style:rel-width="100%" svg:height="13.467291666667cm" style:rel-height="scale"><draw:image xlink:href="Pictures/3a88977df9ef7ffa434d8a4e084cb2e9.png" xlink:type="simple" xlink:show="embed" xlink:actuate="onLoad"/></draw:frame></text:p><text:p text:style-name="Text_20_body">En bleu : trop de point en dessous.</text:p><text:p text:style-name="Text_20_body">En vert : trop de points en dessus.</text:p><text:p text:style-name="Text_20_body">En rouge : droite moyenne.</text:p></table:table-cell></table:table-row></table:table></draw:text-box></draw:frame></text:p>
      <text:p text:style-name="Text_20_body"><text:line-break/>
3. Que constate-t-on ? Que peut-on en déduire par rapport aux grandeurs E et t ?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" draw:name="1" text:anchor-type="as-char" draw:z-index="1" svg:width="18.970625cm" style:rel-width="100%" svg:height="7.9904166666667cm" style:rel-height="scale"><draw:image xlink:href="Pictures/7ed4911b9102e20a20f87cad419590c3.png" xlink:type="simple" xlink:show="embed" xlink:actuate="onLoad"/></draw:frame></text:p></table:table-cell></table:table-row></table:table></draw:text-box></draw:frame></text:p>
      <text:p text:style-name="Text_20_body"><text:line-break/>
4. Calculer le coefficient de proportionnalité.
&lt;font 22px/inherit;;#c0392b;;inherit&gt;ATTENTION : Pour faire le calcul, il faut l'énergie en Wh et t en h&lt;/font&gt;</text:p>
      <text:p text:style-name="Text_20_body">Que représente cette valeur pour le réchaud ?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>Comment calculer le coefficient de proportionnalité à partir d'un graphique ?</text:span></text:p><text:p text:style-name="Text_20_body">y <text:span text:style-name="Strong_20_Emphasis">proportionnel</text:span> à x lorsque  avec a = constante appelée <text:span text:style-name="Strong_20_Emphasis">coefficient de proportionnalité</text:span>.</text:p><text:p text:style-name="Text_20_body">y 0 4 8 12 16 20 24<text:line-break/>
x 0 1 2 3 4 5 6</text:p><text:p text:style-name="Text_20_body">Le graphique :</text:p><text:p text:style-name="Text_20_body"><draw:frame draw:style-name="media" draw:name="2" text:anchor-type="as-char" draw:z-index="2" svg:width="16.933333333333cm" svg:height="9.0222916666667cm"><draw:image xlink:href="Pictures/3d6e8e294ba6093e25bfb34c5e79c676.png" xlink:type="simple" xlink:show="embed" xlink:actuate="onLoad"/></draw:frame></text:p><text:p text:style-name="Text_20_body">Pour trouver le coefficient de proportionnalité, on prend
&lt;font 28px/inherit;;inherit;;inherit&gt;un point** situé**** sur la droite**&lt;/font&gt; (par un point du tableau de mesures !) et on calcule  pour ce point.</text:p></table:table-cell></table:table-row></table:table></draw:text-box></draw:frame></text:p>
      <text:p text:style-name="Text_20_body"><text:line-break/>
5. En déduire la relation entre E, P et t.</text:p>
      <text:p text:style-name="Text_20_body">6. En regardant la fin de la vidéo, on voit que l'appareil mesure aussi l'intensité du courant I, la tension aux bornes du réchaud U et la puissance de l'appareil P. Vérifiez que la relation entre U, P et I de la leçon précédente est valable pour ces 3 valeurs.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Activité p 13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03:27</meta:creation-date>
    <dc:creator>Generated</dc:creator>
    <dc:date>2026-09-15T17::03:27</dc:date>
    <dc:language>en-US</dc:language>
    <meta:editing-cycles>1</meta:editing-cycles>
    <meta:editing-duration>PT0S</meta:editing-duration>
    <dc:title>3eme:2023-2024:semaine_du_08_11_23</dc:title>
  </office:meta>
</office:document-meta>
</file>