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83cb961052ebb6fac42dd3c11c502e.png"/>
  <manifest:file-entry manifest:media-type="image/png" manifest:full-path="Pictures/86fa3f4dba9d5cd1d661807ce5cb99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06_03_24"/><text:bookmark-start text:name="__RefHeading___NoTitle_1"/><text:bookmark-start text:name="section"/>06/03/24<text:bookmark-end text:name="__RefHeading___NoTitle_1"/><text:bookmark-end text:name="section"/></text:h>
      <text:h text:style-name="Heading_20_2" text:outline-level="2"><text:bookmark-start text:name="__RefHeading___correction_du_test_2"/><text:bookmark-start text:name="correction_du_test"/>1. Correction du test<text:bookmark-end text:name="__RefHeading___correction_du_test_2"/><text:bookmark-end text:name="correction_du_test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draw:frame draw:style-name="media" draw:name="0" text:anchor-type="as-char" draw:z-index="0" svg:width="17.727083333333cm" style:rel-width="100%" svg:height="24.632708333333cm" style:rel-height="scale"><draw:image xlink:href="Pictures/eb83cb961052ebb6fac42dd3c11c502e.png" xlink:type="simple" xlink:show="embed" xlink:actuate="onLoad"/></draw:frame></text:p><text:p text:style-name="Text_20_body">1. La masse s'exprime en kg.</text:p><text:p text:style-name="Text_20_body">2. Je cherche le poids de cette personne</text:p><text:p text:style-name="Text_20_body">Je connais la masse m = 75 kg et g = 10 N/kg</text:p><text:p text:style-name="Text_20_body">Je calcule P = m x g P en N, m en kg et g en N/kg</text:p><text:p text:style-name="Text_20_body">P = 75 x 10 = 750 N</text:p><text:p text:style-name="Text_20_body">Conclusion : le poids est de 750 N</text:p><text:p text:style-name="Text_20_body">3.</text:p><table:table table:style-name="Table"><table:table-column/><table:table-column/><table:table-row><table:table-cell office:value-type="string" table:style-name="tablecell"><text:p text:style-name="tablealignleft">Poids en N</text:p></table:table-cell><table:table-cell office:value-type="string" table:style-name="tablecell"><text:p text:style-name="tablealignleft">longueur de la flèche</text:p></table:table-cell></table:table-row><table:table-row><table:table-cell office:value-type="string" table:style-name="tablecell"><text:p text:style-name="tablealignleft">750 N</text:p></table:table-cell><table:table-cell office:value-type="string" table:style-name="tablecell"><text:p text:style-name="tablealignleft">? cm</text:p></table:table-cell></table:table-row><table:table-row><table:table-cell office:value-type="string" table:style-name="tablecell"><text:p text:style-name="tablealignleft">200 N</text:p></table:table-cell><table:table-cell office:value-type="string" table:style-name="tablecell"><text:p text:style-name="tablealignleft">1 cm</text:p></table:table-cell></table:table-row></table:table><text:p text:style-name="Text_20_body">750 x 1 / 200 = 3,75 cm</text:p><text:p text:style-name="Text_20_body"><draw:frame draw:style-name="media" draw:name="1" text:anchor-type="as-char" draw:z-index="1" svg:width="8.6783333333333cm" style:rel-width="100%" svg:height="7.1172916666667cm" style:rel-height="scale"><draw:image xlink:href="Pictures/86fa3f4dba9d5cd1d661807ce5cb9937.png" xlink:type="simple" xlink:show="embed" xlink:actuate="onLoad"/></draw:frame></text:p><text:p text:style-name="Text_20_body">4. g est l'intensité de la pesanteur</text:p><text:p text:style-name="Text_20_body">5. la masse est la même quel que soit le lieu donc m = 75 kg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1::51:13</meta:creation-date>
    <dc:creator>Generated</dc:creator>
    <dc:date>2026-09-16T11::51:13</dc:date>
    <dc:language>en-US</dc:language>
    <meta:editing-cycles>1</meta:editing-cycles>
    <meta:editing-duration>PT0S</meta:editing-duration>
    <dc:title>3eme:2023-2024:semaine_du_06_03_24</dc:title>
  </office:meta>
</office:document-meta>
</file>